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C84A72A04B75220C8B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pitch="variable" style:font-charset="x-symbol"/>
    <style:font-face style:name="Mangal" svg:font-family="Mangal"/>
    <style:font-face style:name="StarSymbol" svg:font-family="StarSymbol, 'Arial Unicode MS'"/>
    <style:font-face style:name="Mangal1" svg:font-family="Mangal" style:font-pitch="variable"/>
    <style:font-face style:name="Century" svg:font-family="Century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 Black" fo:font-size="10pt" fo:letter-spacing="0.212cm" fo:font-weight="bold" style:font-size-asian="10pt" style:font-weight-asian="bold" style:font-name-complex="Arial Black" style:font-weight-complex="bold"/>
    </style:style>
    <style:style style:name="P2" style:family="paragraph" style:parent-style-name="Header">
      <style:paragraph-properties fo:text-align="center" style:justify-single-word="false"/>
      <style:text-properties style:font-name="Arial Black" fo:font-size="4pt" fo:letter-spacing="0.212cm" fo:font-weight="bold" style:font-size-asian="4pt" style:font-weight-asian="bold" style:font-name-complex="Arial Black" style:font-weight-complex="bold"/>
    </style:style>
    <style:style style:name="P3" style:family="paragraph" style:parent-style-name="Header">
      <style:paragraph-properties fo:text-align="center" style:justify-single-word="false"/>
    </style:style>
    <style:style style:name="P4" style:family="paragraph" style:parent-style-name="Header">
      <style:paragraph-properties fo:text-align="center" style:justify-single-word="false"/>
      <style:text-properties officeooo:paragraph-rsid="001975fa"/>
    </style:style>
    <style:style style:name="P5" style:family="paragraph" style:parent-style-name="Header">
      <style:text-properties style:font-name="Arial" fo:font-size="11pt" style:font-size-asian="11pt" style:font-name-complex="Arial"/>
    </style:style>
    <style:style style:name="P6" style:family="paragraph" style:parent-style-name="Header">
      <style:paragraph-properties fo:text-align="justify" style:justify-single-word="false">
        <style:tab-stops/>
      </style:paragraph-properties>
      <style:text-properties fo:font-size="15pt" style:text-underline-style="none" fo:font-weight="normal" officeooo:paragraph-rsid="001b029a" style:font-size-asian="15pt" style:font-weight-asian="normal" style:font-size-complex="15pt" style:font-weight-complex="normal"/>
    </style:style>
    <style:style style:name="P7" style:family="paragraph" style:parent-style-name="Header">
      <style:paragraph-properties fo:text-align="center" style:justify-single-word="false">
        <style:tab-stops/>
      </style:paragraph-properties>
      <style:text-properties style:font-name="Century" fo:font-size="18pt" style:text-underline-style="solid" style:text-underline-width="auto" style:text-underline-color="font-color" fo:font-weight="bold" officeooo:paragraph-rsid="001b029a" style:font-size-asian="18pt" style:font-weight-asian="bold" style:font-size-complex="18pt" style:font-weight-complex="bold"/>
    </style:style>
    <style:style style:name="P8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2pt" style:text-underline-style="none" fo:font-weight="normal" officeooo:paragraph-rsid="001d24e0" style:font-size-asian="12pt" style:font-weight-asian="normal" style:font-size-complex="12pt" style:font-weight-complex="normal"/>
    </style:style>
    <style:style style:name="P9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2pt" style:text-underline-style="none" fo:font-weight="normal" officeooo:paragraph-rsid="001e9212" style:font-size-asian="12pt" style:font-weight-asian="normal" style:font-size-complex="12pt" style:font-weight-complex="normal"/>
    </style:style>
    <style:style style:name="P10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2pt" style:text-underline-style="none" fo:font-weight="normal" officeooo:paragraph-rsid="0023fe6a" style:font-size-asian="12pt" style:font-weight-asian="normal" style:font-size-complex="12pt" style:font-weight-complex="normal"/>
    </style:style>
    <style:style style:name="P11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2pt" style:text-underline-style="none" fo:font-weight="normal" officeooo:paragraph-rsid="00295478" style:font-size-asian="12pt" style:font-weight-asian="normal" style:font-size-complex="12pt" style:font-weight-complex="normal"/>
    </style:style>
    <style:style style:name="P12" style:family="paragraph" style:parent-style-name="Header">
      <style:paragraph-properties fo:text-align="center" style:justify-single-word="false">
        <style:tab-stops/>
      </style:paragraph-properties>
      <style:text-properties style:font-name="Century" fo:font-size="12pt" style:text-underline-style="none" fo:font-weight="normal" officeooo:paragraph-rsid="001d24e0" style:font-size-asian="12pt" style:font-weight-asian="normal" style:font-size-complex="12pt" style:font-weight-complex="normal"/>
    </style:style>
    <style:style style:name="P13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style:text-underline-style="none" fo:font-weight="bold" officeooo:paragraph-rsid="001b029a" style:font-size-asian="13pt" style:font-weight-asian="bold" style:font-size-complex="13pt" style:font-weight-complex="bold"/>
    </style:style>
    <style:style style:name="P14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style:text-underline-style="none" fo:font-weight="normal" style:font-size-asian="13pt" style:font-weight-asian="normal" style:font-size-complex="13pt" style:font-weight-complex="normal"/>
    </style:style>
    <style:style style:name="P15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style:text-underline-style="none" fo:font-weight="normal" officeooo:paragraph-rsid="001b029a" style:font-size-asian="13pt" style:font-weight-asian="normal" style:font-size-complex="13pt" style:font-weight-complex="normal"/>
    </style:style>
    <style:style style:name="P16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style:text-underline-style="none" fo:font-weight="normal" officeooo:paragraph-rsid="001b3309" style:font-size-asian="13pt" style:font-weight-asian="normal" style:font-size-complex="13pt" style:font-weight-complex="normal"/>
    </style:style>
    <style:style style:name="P17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style:text-underline-style="none" fo:font-weight="normal" officeooo:paragraph-rsid="001c3a16" style:font-size-asian="13pt" style:font-weight-asian="normal" style:font-size-complex="13pt" style:font-weight-complex="normal"/>
    </style:style>
    <style:style style:name="P18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style:text-underline-style="none" fo:font-weight="normal" officeooo:paragraph-rsid="001d24e0" style:font-size-asian="13pt" style:font-weight-asian="normal" style:font-size-complex="13pt" style:font-weight-complex="normal"/>
    </style:style>
    <style:style style:name="P19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style:text-underline-style="none" fo:font-weight="normal" officeooo:paragraph-rsid="001f54c6" style:font-size-asian="13pt" style:font-weight-asian="normal" style:font-size-complex="13pt" style:font-weight-complex="normal"/>
    </style:style>
    <style:style style:name="P20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style:text-underline-style="none" fo:font-weight="normal" officeooo:paragraph-rsid="001f6e93" style:font-size-asian="13pt" style:font-weight-asian="normal" style:font-size-complex="13pt" style:font-weight-complex="normal"/>
    </style:style>
    <style:style style:name="P21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style:text-underline-style="none" fo:font-weight="normal" officeooo:paragraph-rsid="00288cb9" style:font-size-asian="13pt" style:font-weight-asian="normal" style:font-size-complex="13pt" style:font-weight-complex="normal"/>
    </style:style>
    <style:style style:name="P22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style:text-underline-style="none" fo:font-weight="normal" officeooo:paragraph-rsid="00295478" style:font-size-asian="13pt" style:font-weight-asian="normal" style:font-size-complex="13pt" style:font-weight-complex="normal"/>
    </style:style>
    <style:style style:name="P23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style:text-underline-style="none" fo:font-weight="normal" officeooo:rsid="001d24e0" officeooo:paragraph-rsid="001d24e0" style:font-size-asian="13pt" style:font-weight-asian="normal" style:font-size-complex="13pt" style:font-weight-complex="normal"/>
    </style:style>
    <style:style style:name="P24" style:family="paragraph" style:parent-style-name="Header">
      <style:paragraph-properties fo:text-align="justify" style:justify-single-word="false">
        <style:tab-stops/>
      </style:paragraph-properties>
      <style:text-properties style:font-name="Century" fo:font-size="13pt" fo:font-style="italic" style:text-underline-style="none" fo:font-weight="normal" officeooo:paragraph-rsid="001b029a" style:font-size-asian="13pt" style:font-style-asian="italic" style:font-weight-asian="normal" style:font-size-complex="13pt" style:font-style-complex="italic" style:font-weight-complex="normal"/>
    </style:style>
    <style:style style:name="P25" style:family="paragraph" style:parent-style-name="Header">
      <style:text-properties fo:font-size="13pt" style:font-size-asian="13pt" style:font-size-complex="13pt"/>
    </style:style>
    <style:style style:name="P26" style:family="paragraph" style:parent-style-name="Header">
      <style:paragraph-properties fo:text-align="justify" style:justify-single-word="false">
        <style:tab-stops/>
      </style:paragraph-properties>
      <style:text-properties fo:font-size="13pt" officeooo:paragraph-rsid="001f54c6" style:font-size-asian="13pt" style:font-size-complex="13pt"/>
    </style:style>
    <style:style style:name="P27" style:family="paragraph" style:parent-style-name="Header">
      <style:paragraph-properties fo:text-align="justify" style:justify-single-word="false">
        <style:tab-stops/>
      </style:paragraph-properties>
      <style:text-properties style:use-window-font-color="true" style:font-name="Century" fo:font-size="17pt" fo:language="cs" fo:country="CZ" fo:font-style="normal" style:text-underline-style="solid" style:text-underline-width="auto" style:text-underline-color="font-color" fo:font-weight="bold" officeooo:paragraph-rsid="00295478" style:font-name-asian="Times New Roman" style:font-size-asian="17pt" style:language-asian="zh" style:country-asian="CN" style:font-style-asian="normal" style:font-weight-asian="bold" style:font-name-complex="Times New Roman" style:font-size-complex="17pt" style:language-complex="ar" style:country-complex="SA" style:font-style-complex="normal" style:font-weight-complex="bold"/>
    </style:style>
    <style:style style:name="P28" style:family="paragraph" style:parent-style-name="Header">
      <style:text-properties style:use-window-font-color="true" style:font-name="Century" fo:font-size="13pt" fo:language="cs" fo:country="CZ" style:text-underline-style="none" fo:font-weight="normal" style:font-name-asian="Times New Roman" style:font-size-asian="13pt" style:language-asian="zh" style:country-asian="CN" style:font-weight-asian="normal" style:font-name-complex="Times New Roman" style:font-size-complex="13pt" style:language-complex="ar" style:country-complex="SA" style:font-weight-complex="normal"/>
    </style:style>
    <style:style style:name="P29" style:family="paragraph" style:parent-style-name="Header">
      <style:paragraph-properties fo:text-align="center" style:justify-single-word="false">
        <style:tab-stops/>
      </style:paragraph-properties>
      <style:text-properties style:use-window-font-color="true" style:font-name="Century" fo:font-size="18pt" fo:language="cs" fo:country="CZ" style:text-underline-style="solid" style:text-underline-width="auto" style:text-underline-color="font-color" fo:font-weight="bold" officeooo:paragraph-rsid="001d24e0" style:font-name-asian="Times New Roman" style:font-size-asian="18pt" style:language-asian="zh" style:country-asian="CN" style:font-weight-asian="bold" style:font-name-complex="Times New Roman" style:font-size-complex="18pt" style:language-complex="ar" style:country-complex="SA" style:font-weight-complex="bold"/>
    </style:style>
    <style:style style:name="P30" style:family="paragraph" style:parent-style-name="Header">
      <style:paragraph-properties fo:text-align="center" style:justify-single-word="false">
        <style:tab-stops/>
      </style:paragraph-properties>
      <style:text-properties style:font-name="Century" fo:font-size="6pt" style:text-underline-style="solid" style:text-underline-width="auto" style:text-underline-color="font-color" fo:font-weight="bold" officeooo:paragraph-rsid="001b029a" style:font-size-asian="5.25pt" style:font-weight-asian="bold" style:font-size-complex="6pt" style:font-weight-complex="bold"/>
    </style:style>
    <style:style style:name="P31" style:family="paragraph" style:parent-style-name="Header" style:master-page-name="Standard">
      <style:paragraph-properties fo:text-align="justify" style:justify-single-word="false" style:page-number="auto">
        <style:tab-stops/>
      </style:paragraph-properties>
    </style:style>
    <style:style style:name="T1" style:family="text">
      <style:text-properties style:font-name-asian="Arial Black"/>
    </style:style>
    <style:style style:name="T2" style:family="text">
      <style:text-properties style:font-name="Wingdings" fo:font-size="11pt" style:font-name-asian="Wingdings" style:font-size-asian="11pt" style:font-name-complex="Wingdings"/>
    </style:style>
    <style:style style:name="T3" style:family="text">
      <style:text-properties fo:font-size="11pt" style:font-size-asian="11pt"/>
    </style:style>
    <style:style style:name="T4" style:family="text">
      <style:text-properties style:font-name="Arial" fo:font-size="11pt" style:font-size-asian="11pt" style:font-name-complex="Arial"/>
    </style:style>
    <style:style style:name="T5" style:family="text">
      <style:text-properties style:font-name="Arial" fo:font-size="11pt" officeooo:rsid="001975fa" style:font-size-asian="11pt" style:font-name-complex="Arial"/>
    </style:style>
    <style:style style:name="T6" style:family="text">
      <style:text-properties style:font-name="Arial" style:font-name-complex="Arial"/>
    </style:style>
    <style:style style:name="T7" style:family="text">
      <style:text-properties style:font-name="Arial" officeooo:rsid="001975fa" style:font-name-complex="Arial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officeooo:rsid="001b3309"/>
    </style:style>
    <style:style style:name="T10" style:family="text">
      <style:text-properties style:font-name="Century" style:text-underline-style="none" fo:font-weight="normal" style:font-weight-asian="normal" style:font-weight-complex="normal"/>
    </style:style>
    <style:style style:name="T11" style:family="text">
      <style:text-properties style:font-name="Century" style:text-underline-style="none" fo:font-weight="normal" officeooo:rsid="001f54c6" style:font-weight-asian="normal" style:font-weight-complex="normal"/>
    </style:style>
    <style:style style:name="T12" style:family="text">
      <style:text-properties officeooo:rsid="001c3a16"/>
    </style:style>
    <style:style style:name="T13" style:family="text">
      <style:text-properties officeooo:rsid="001d24e0"/>
    </style:style>
    <style:style style:name="T14" style:family="text">
      <style:text-properties style:use-window-font-color="true" style:font-name="Century" fo:language="cs" fo:country="CZ" style:text-underline-style="none" fo:font-weight="normal" style:font-name-asian="Times New Roman" style:language-asian="zh" style:country-asian="CN" style:font-weight-asian="normal" style:font-name-complex="Times New Roman" style:language-complex="ar" style:country-complex="SA" style:font-weight-complex="normal"/>
    </style:style>
    <style:style style:name="T15" style:family="text">
      <style:text-properties style:use-window-font-color="true" style:font-name="Century" fo:language="cs" fo:country="CZ" style:text-underline-style="none" fo:font-weight="normal" officeooo:rsid="001f54c6" style:font-name-asian="Times New Roman" style:language-asian="zh" style:country-asian="CN" style:font-weight-asian="normal" style:font-name-complex="Times New Roman" style:language-complex="ar" style:country-complex="SA" style:font-weight-complex="normal"/>
    </style:style>
    <style:style style:name="T16" style:family="text">
      <style:text-properties style:use-window-font-color="true" fo:font-size="18pt" fo:language="cs" fo:country="CZ" style:text-underline-style="solid" style:text-underline-width="auto" style:text-underline-color="font-color" fo:font-weight="bold" style:font-name-asian="Times New Roman" style:font-size-asian="18pt" style:language-asian="zh" style:country-asian="CN" style:font-weight-asian="bold" style:font-name-complex="Times New Roman" style:font-size-complex="18pt" style:language-complex="ar" style:country-complex="SA" style:font-weight-complex="bold"/>
    </style:style>
    <style:style style:name="T17" style:family="text">
      <style:text-properties style:use-window-font-color="true" fo:font-size="18pt" fo:language="cs" fo:country="CZ" style:text-underline-style="solid" style:text-underline-width="auto" style:text-underline-color="font-color" fo:font-weight="bold" officeooo:rsid="0023fe6a" style:font-name-asian="Times New Roman" style:font-size-asian="18pt" style:language-asian="zh" style:country-asian="CN" style:font-weight-asian="bold" style:font-name-complex="Times New Roman" style:font-size-complex="18pt" style:language-complex="ar" style:country-complex="SA" style:font-weight-complex="bold"/>
    </style:style>
    <style:style style:name="T18" style:family="text">
      <style:text-properties officeooo:rsid="001f54c6"/>
    </style:style>
    <style:style style:name="T19" style:family="text">
      <style:text-properties officeooo:rsid="001f6e93"/>
    </style:style>
    <style:style style:name="T20" style:family="text">
      <style:text-properties officeooo:rsid="002156bd"/>
    </style:style>
    <style:style style:name="T21" style:family="text">
      <style:text-properties officeooo:rsid="00250a0e"/>
    </style:style>
    <style:style style:name="T22" style:family="text">
      <style:text-properties officeooo:rsid="0025e186"/>
    </style:style>
    <style:style style:name="T23" style:family="text">
      <style:text-properties officeooo:rsid="00288cb9"/>
    </style:style>
    <style:style style:name="T24" style:family="text">
      <style:text-properties officeooo:rsid="00295478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1"/>
      <text:p text:style-name="P30"/>
      <text:p text:style-name="P7">Informování občanů o odpadovém hospodářství</text:p>
      <text:p text:style-name="P6"/>
      <text:p text:style-name="P13">S novým zákonem o odpadech vstoupila v účinnost také nová povinnost pro obce týkající se informování občanů o odpadovém hospodářství. V § 60 odst. 4 je uvedeno:</text:p>
      <text:p text:style-name="P15"/>
      <text:p text:style-name="P24"><text:s/>„Obec je povinna informovat nejméně jednou ročně způsobem umožňujícím dálkový přístup o způsobech a rozsahu odděleného soustřeďování komunálního odpadu, využití a odstranění komunálního odpadu a o možnostech prevence a minimalizace vzniku komunálního odpadu. Nejméně jednou ročně obec zveřejní způsobem umožňujícím dálkový přístup kvantifikované výsledky odpadového hospodářství obce včetně nákladů na provoz obecního systému.“</text:p>
      <text:p text:style-name="P15"/>
      <text:p text:style-name="P13">Způsob nakládání s odpady: </text:p>
      <text:p text:style-name="P16">Jednotlivé složky komunálního odpadu se soustřeďují: </text:p>
      <text:p text:style-name="P16">• <text:span text:style-name="T8">Papír </text:span>- do zvláštních sběrných nádob o objemu 1100 l modré barvy umístěných u <text:span text:style-name="T9">obecního úřadu</text:span>. </text:p>
      <text:p text:style-name="P16"><text:span text:style-name="T8">• Plasty a PET lahve</text:span> - do zvláštních sběrných nádob o objemu 1100 l žluté barvy umístěných <text:span text:style-name="T12">u</text:span> <text:span text:style-name="T9">obecního úřadu a před čistírnou odpadních vod</text:span>.</text:p>
      <text:p text:style-name="P16"><text:s/><text:span text:style-name="T8">• Sklo čiré </text:span>- do zvláštní sběrné nádoby o objemu 1100 l bílé barvy umístěné <text:span text:style-name="T9">před čistírnou odpadních vod</text:span>. </text:p>
      <text:p text:style-name="P16"><text:span text:style-name="T8">• Sklo barevné</text:span> - do zvláštní sběrné nádoby o objemu 1100 l zelené barvy umístěné <text:span text:style-name="T9">před čistírnou odpadních vod</text:span>.</text:p>
      <text:p text:style-name="P17"><text:s/><text:span text:style-name="T8">• Kovy</text:span> – do zvláštní sběrné nádoby s nápisem kovy černé barvy umístěné u <text:span text:style-name="T9">obecního úřadu</text:span>. </text:p>
      <text:p text:style-name="P17"><text:span text:style-name="T8">• Jedlé tuky a oleje</text:span> - do zvláštní sběrné nádoby černé barvy s nápisem umístěné u <text:span text:style-name="T9">obecního úřadu</text:span>. </text:p>
      <text:p text:style-name="P17"><text:span text:style-name="T8">• Biologické odpady </text:span>– <text:s/>do zvláštní sběrné nádoby o objemu 1100 l <text:span text:style-name="T12">hnědé barvy umístěné <text:s/>u </text:span><text:span text:style-name="T9">obecního úřadu.</text:span></text:p>
      <text:p text:style-name="P17"><text:span text:style-name="T8">• Textil </text:span>– do zvláštní sběrné nádoby <text:span text:style-name="T12">modré</text:span> barvy s nápisem umístěné ve sběrném hnízdě u <text:span text:style-name="T9">obecního úřadu</text:span>. </text:p>
      <text:p text:style-name="P17"><text:span text:style-name="T8">• Nebezpečný odpad</text:span> - svoz nebezpečných složek komunálního odpadu je zajišťován dvakrát ročně do <text:span text:style-name="T12">speciálního</text:span> <text:span text:style-name="T12">kontejneru</text:span>. Informace o svozu je zveřejněna na úřední desce obecního úřadu, na webových stránkách obce <text:span text:style-name="T12">Bítovčice a vyhlášena místním rozhlasem</text:span>. </text:p>
      <text:p text:style-name="P17"><text:span text:style-name="T8">• Objemný odpad</text:span> - svoz objemného odpadu je zajišťován dvakrát ročně do <text:span text:style-name="T12">speciálního</text:span> <text:span text:style-name="T12">kontejneru</text:span>. Informace o svozu je zveřejněna na úřední desce obecního úřadu, na webových stránkách obce <text:span text:style-name="T12">Bítovčice a vyhlášena místním rozhlasem</text:span>. </text:p>
      <text:p text:style-name="P18"><text:span text:style-name="T8">• Směsný komunální odpad</text:span> – popelnice <text:span text:style-name="T13">jsou sváženy jedenkrát za 14 dní svozovou firmou.</text:span></text:p>
      <text:p text:style-name="P23">Poplatek je stanoven místní vyhláškou a je splatný do 30.dubna daného roku.</text:p>
      <text:p text:style-name="P8"/>
      <text:p text:style-name="P12"><text:soft-page-break/><text:s/><text:span text:style-name="T16">Vyprodukované množství a náklady na odpad: </text:span></text:p>
      <text:p text:style-name="P29"/>
      <text:p text:style-name="P9"/>
      <text:p text:style-name="P26"><text:span text:style-name="T10">• </text:span><text:span text:style-name="T15">N</text:span><text:span text:style-name="T10">áklady na svoz tříděného odpadu za rok 202</text:span><text:span text:style-name="T11">5</text:span><text:span text:style-name="T10"> činily </text:span><text:span text:style-name="T11">62 373,- </text:span><text:span text:style-name="T10">Kč. </text:span></text:p>
      <text:p text:style-name="P19">• Za svozy nebezpečného odpadu za rok 202<text:span text:style-name="T18">5 </text:span>obec zaplatila <text:s/><text:span text:style-name="T18">9 801</text:span>,- Kč. </text:p>
      <text:p text:style-name="P19">• Za svozy <text:span text:style-name="T18">objemného</text:span> odpadu za rok 202<text:span text:style-name="T18">5 </text:span>obec zaplatila <text:s/><text:span text:style-name="T18">21 023</text:span>,- Kč. </text:p>
      <text:p text:style-name="P20">• Za svoz komunálního odpadu za rok 202<text:span text:style-name="T18">5 </text:span>zaplatila obec 1<text:span text:style-name="T19">5</text:span>5 <text:span text:style-name="T19">825</text:span>,- Kč. </text:p>
      <text:p text:style-name="P20">• Za tříděný odpad obdržela obec od společnosti EKO-KOM a.s. za rok 202<text:span text:style-name="T18">5</text:span> odměnu v celkové výši <text:span text:style-name="T18">90</text:span> <text:span text:style-name="T18">040,-</text:span> Kč. </text:p>
      <text:p text:style-name="P20">• Na poplatcích za svoz komunálního odpadu obec za rok 202<text:span text:style-name="T19">5</text:span> vybrala celkem 1<text:span text:style-name="T20">89</text:span> <text:span text:style-name="T20">3</text:span>00,- Kč (poplatek za svoz komun. odpadu v roce 202<text:span text:style-name="T19">5</text:span> činil <text:span text:style-name="T19">5</text:span>00,- Kč/osobu nebo rekreační objekt). </text:p>
      <text:p text:style-name="P20"/>
      <text:p text:style-name="P10"><text:span text:style-name="T16">Vytříděný odpad v roce 202</text:span><text:span text:style-name="T17">5</text:span><text:span text:style-name="T16">:</text:span> </text:p>
      <text:p text:style-name="P10"/>
      <text:p text:style-name="P28">- Papír <text:span text:style-name="T21">2</text:span>,<text:span text:style-name="T21">437</text:span> t </text:p>
      <text:p text:style-name="P28">- Sklo barevné <text:span text:style-name="T22">0</text:span>,<text:span text:style-name="T22">888</text:span> t </text:p>
      <text:p text:style-name="P28">- Sklo bílé <text:span text:style-name="T23">3</text:span>,<text:span text:style-name="T23">639 </text:span>t </text:p>
      <text:p text:style-name="P25"><text:span text:style-name="T14">- Plasty a PET la</text:span>hve <text:span text:style-name="T23">7</text:span>,<text:span text:style-name="T23">665</text:span> t </text:p>
      <text:p text:style-name="P28">- Kovy 0,<text:span text:style-name="T23">22</text:span> t </text:p>
      <text:p text:style-name="P21">- Jedlé oleje a tuky 0,<text:span text:style-name="T23">22</text:span> t </text:p>
      <text:p text:style-name="P21">- <text:span text:style-name="T24">Objemn</text:span>ý odpad <text:span text:style-name="T24">5</text:span>,<text:span text:style-name="T24">22</text:span> t </text:p>
      <text:p text:style-name="P21">- Biologický odpad – <text:span text:style-name="T24">9</text:span>,<text:span text:style-name="T24">813</text:span> t </text:p>
      <text:p text:style-name="P21">- Směsný komunální odpad 7<text:span text:style-name="T24">2</text:span>,<text:span text:style-name="T24">05</text:span> t </text:p>
      <text:p text:style-name="P21"/>
      <text:p text:style-name="P27">Možnosti prevence a minimalizace vzniku komunálního odpadu: </text:p>
      <text:p text:style-name="P11"/>
      <text:p text:style-name="P22">Předcházet vzniku odpadu znamená <text:span text:style-name="T24">konat</text:span> tak, že odpad nevzniká nebo ho vzniká méně, do těchto opatření také řadíme kroky, které omezují nebezpečnost vznikajícího odpadu či jeho dopady na životní prostředí a lidské zdraví. </text:p>
      <text:p text:style-name="P22">Je několik cest, jak produkovat odpadu méně – jednak je to redukce odpadu jako takového (patří sem např. i domácí a komunitní kompostování, omezení plastových obalů při nákupech apod.), jednak delší používání produktů, u kterých to je možné (opětovné používání, prodloužení životnosti u starších věcí, vzájemné půjčování). Další možností je snížit alespoň množství komunálního odpadu důkladným tříděním (vytřídit vše co lze a obaly před uložením do sběrných nádob sešlápnout, pokud je to možné). Velice děkujeme občanům, kteří třídí, šetří tak náklady na odvoz komunálního odpadu i životní prostředí nás všech. </text:p>
      <text:p text:style-name="P14"/>
      <text:p text:style-name="P22">V <text:span text:style-name="T24">Bítovčicích</text:span> <text:span text:style-name="T24">30</text:span>.3.202<text:span text:style-name="T24">6</text:span>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pitch="variable" style:font-charset="x-symbol"/>
    <style:font-face style:name="Mangal" svg:font-family="Mangal"/>
    <style:font-face style:name="StarSymbol" svg:font-family="StarSymbol, 'Arial Unicode MS'"/>
    <style:font-face style:name="Mangal1" svg:font-family="Mangal" style:font-pitch="variable"/>
    <style:font-face style:name="Century" svg:font-family="Century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cs" fo:country="CZ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cs" fo:country="CZ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Times New Roman" fo:font-family="'Times New Roman'" style:font-family-generic="roman" style:font-pitch="variable" fo:font-size="24pt" fo:font-weight="bold" style:font-name-asian="Lucida Sans Unicode" style:font-family-asian="'Lucida Sans Unicode'" style:font-family-generic-asian="swiss" style:font-pitch-asian="variable" style:font-size-asian="24pt" style:font-weight-asian="bold" style:font-name-complex="Mangal1" style:font-family-complex="Mangal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4pt" fo:font-weight="bold" style:font-size-asian="14pt" style:font-weight-asian="bold" style:font-size-complex="14pt" style:font-weight-complex="bold"/>
    </style:style>
    <style:style style:name="Titulek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4cm 0.004cm 0.004cm" fo:padding="0cm" fo:border-left="none" fo:border-right="none" fo:border-top="none" fo:border-bottom="0.31pt double #808080" text:number-lines="false" text:line-number="0"/>
      <style:text-properties fo:font-size="6pt" style:font-size-asian="6pt" style:font-size-complex="6pt"/>
    </style:style>
    <style:style style:name="POZDRAV" style:family="paragraph" style:parent-style-name="Standard">
      <style:text-properties style:font-size-complex="10pt"/>
    </style:style>
    <style:style style:name="TEXT_20_DOPISU" style:display-name="TEXT DOPISU" style:family="paragraph" style:parent-style-name="Standard">
      <style:paragraph-properties fo:text-align="justify" style:justify-single-word="false"/>
      <style:text-properties style:font-size-complex="10pt"/>
    </style:style>
    <style:style style:name="Quotations_20__28_user_29_" style:display-name="Quotations (user)" style:family="paragraph" style:parent-style-name="Standard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Standardní_20_písmo_20_odstavce" style:display-name="Standardní písmo odstavce" style:family="text"/>
    <style:style style:name="Absatz-Standardschriftart" style:family="text"/>
    <style:style style:name="WW8Num2z0" style:family="text">
      <style:text-properties style:font-name="Symbol" fo:font-family="Symbol" style:font-family-generic="roman" style:font-pitch="variable" fo:font-size="9pt" style:font-size-asian="9pt" style:font-name-complex="StarSymbol" style:font-family-complex="StarSymbol, 'Arial Unicode MS'" style:font-size-complex="9pt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Standardní_20_písmo_20_odstavce1" style:display-name="Standardní písmo odstavce1" style:family="text"/>
    <style:style style:name="Internet_20_link" style:display-name="Internet link" style:family="text" style:parent-style-name="Standardní_20_písmo_20_odstavce1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StarSymbol" fo:font-family="StarSymbol, 'Arial Unicode MS'" fo:font-size="9pt" style:font-name-asian="StarSymbol" style:font-family-asian="StarSymbol, 'Arial Unicode MS'" style:font-size-asian="9pt" style:font-name-complex="StarSymbol" style:font-family-complex="StarSymbol, 'Arial Unicode MS'" style:font-size-complex="9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 Black" fo:font-size="10pt" fo:letter-spacing="0.212cm" fo:font-weight="bold" style:font-size-asian="10pt" style:font-weight-asian="bold" style:font-name-complex="Arial Black" style:font-weight-complex="bold"/>
    </style:style>
    <style:style style:name="MP2" style:family="paragraph" style:parent-style-name="Header">
      <style:paragraph-properties fo:text-align="center" style:justify-single-word="false"/>
      <style:text-properties style:font-name="Arial Black" fo:font-size="4pt" fo:letter-spacing="0.212cm" fo:font-weight="bold" style:font-size-asian="4pt" style:font-weight-asian="bold" style:font-name-complex="Arial Black" style:font-weight-complex="bold"/>
    </style:style>
    <style:style style:name="MP3" style:family="paragraph" style:parent-style-name="Header">
      <style:paragraph-properties fo:text-align="center" style:justify-single-word="false"/>
      <style:text-properties officeooo:paragraph-rsid="001975fa"/>
    </style:style>
    <style:style style:name="MP4" style:family="paragraph" style:parent-style-name="Header">
      <style:paragraph-properties fo:text-align="center" style:justify-single-word="false"/>
    </style:style>
    <style:style style:name="MP5" style:family="paragraph" style:parent-style-name="Header">
      <style:text-properties style:font-name="Arial" fo:font-size="11pt" style:font-size-asian="11pt" style:font-name-complex="Arial"/>
    </style:style>
    <style:style style:name="MT1" style:family="text">
      <style:text-properties style:font-name-asian="Arial Black"/>
    </style:style>
    <style:style style:name="MT2" style:family="text">
      <style:text-properties style:font-name="Wingdings" fo:font-size="11pt" style:font-name-asian="Wingdings" style:font-size-asian="11pt" style:font-name-complex="Wingdings"/>
    </style:style>
    <style:style style:name="MT3" style:family="text">
      <style:text-properties fo:font-size="11pt" style:font-size-asian="11pt"/>
    </style:style>
    <style:style style:name="MT4" style:family="text">
      <style:text-properties style:font-name="Arial" fo:font-size="11pt" style:font-size-asian="11pt" style:font-name-complex="Arial"/>
    </style:style>
    <style:style style:name="MT5" style:family="text">
      <style:text-properties style:font-name="Arial" fo:font-size="11pt" officeooo:rsid="001975fa" style:font-size-asian="11pt" style:font-name-complex="Arial"/>
    </style:style>
    <style:style style:name="MT6" style:family="text">
      <style:text-properties style:font-name="Arial" style:font-name-complex="Arial"/>
    </style:style>
    <style:style style:name="MT7" style:family="text">
      <style:text-properties style:font-name="Arial" officeooo:rsid="001975fa" style:font-name-complex="Arial"/>
    </style:style>
    <style:style style:name="Mfr1" style:family="graphic" style:parent-style-name="Graphics">
      <style:graphic-properties fo:margin-left="0.319cm" fo:margin-right="0.319cm" fo:margin-top="0cm" fo:margin-bottom="0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01cm" fo:margin-bottom="1cm" fo:margin-left="1.499cm" fo:margin-right="1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1.229cm" fo:margin-left="0cm" fo:margin-right="0cm" fo:margin-top="1.131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Obrázek1" text:anchor-type="char" svg:x="0.079cm" svg:y="-0.552cm" svg:width="2.732cm" svg:height="2.732cm" draw:z-index="1"><draw:image xlink:href="Pictures/10000000000000C8000000C84A72A04B75220C8B.jpg" xlink:type="simple" xlink:show="embed" xlink:actuate="onLoad" loext:mime-type="image/jpeg"/><draw:contour-polygon svg:width="2.822cm" svg:height="2.822cm" svg:viewBox="0 0 2822 2822" draw:points="0,0 0,2822 2822,2822 2822,0" draw:recreate-on-edit="false"/></draw:frame><text:span text:style-name="MT1"><text:s/></text:span>Obec Bítovčice</text:p>
        <text:p text:style-name="MP2"/>
        <text:p text:style-name="MP3"><text:span text:style-name="MT2"></text:span><text:span text:style-name="MT3"> </text:span><text:span text:style-name="MT4">Bítovčice 1</text:span><text:span text:style-name="MT5">09</text:span><text:span text:style-name="MT4">, 58822 Luka nad Jihlavou; </text:span><text:span text:style-name="MT5">IČO 00839582</text:span></text:p>
        <text:p text:style-name="MP3"><text:span text:style-name="MT5">e</text:span><text:span text:style-name="MT4">-mail: </text:span><text:a xlink:type="simple" xlink:href="mailto:obec.bitovcice@volny.cz" text:style-name="Internet_20_link" text:visited-style-name="Visited_20_Internet_20_Link"><text:span text:style-name="Internet_20_link"><text:span text:style-name="MT6">obec@</text:span></text:span></text:a><text:a xlink:type="simple" xlink:href="mailto:obec.bitovcice@volny.cz" text:style-name="Internet_20_link" text:visited-style-name="Visited_20_Internet_20_Link"><text:span text:style-name="Internet_20_link"><text:span text:style-name="MT7">bitovcice</text:span></text:span></text:a><text:a xlink:type="simple" xlink:href="mailto:obec.bitovcice@volny.cz" text:style-name="Internet_20_link" text:visited-style-name="Visited_20_Internet_20_Link"><text:span text:style-name="Internet_20_link"><text:span text:style-name="MT6">.cz</text:span></text:span></text:a></text:p>
        <text:p text:style-name="MP4"/>
        <text:p text:style-name="MP5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obec Bítovčice</dc:title>
    <meta:creation-date>2026-03-25T16:18:36.564000000</meta:creation-date>
    <meta:editing-cycles>9</meta:editing-cycles>
    <meta:editing-duration>PT2H31S</meta:editing-duration>
    <meta:generator>LibreOffice/6.4.3.2$Windows_X86_64 LibreOffice_project/747b5d0ebf89f41c860ec2a39efd7cb15b54f2d8</meta:generator>
    <dc:date>2026-04-15T11:25:33.721000000</dc:date>
    <meta:document-statistic meta:table-count="0" meta:image-count="1" meta:object-count="0" meta:page-count="2" meta:paragraph-count="41" meta:word-count="641" meta:character-count="4059" meta:non-whitespace-character-count="3414"/>
    <meta:template xlink:type="simple" xlink:actuate="onRequest" xlink:title="obec Bítovčice" xlink:href="../../../../AppData/Roaming/LibreOffice/4/user/template/obec%20Bítovčice.ott" meta:date="2026-03-25T16:18:35.966000000"/>
  </office:meta>
</office:document-meta>
</file>